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DejaVu Sans" svg:font-family="DejaVu Sans" style:font-family-generic="swiss" style:font-pitch="variable" svg:panose-1="2 11 6 3 3 8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WenQuanYi Micro Hei" svg:font-family="WenQuanYi Micro Hei" style:font-family-generic="system" style:font-pitch="variable"/>
    <style:font-face style:name="Lohit Devanagari" svg:font-family="Lohit Devanagari" style:font-family-generic="system" style:font-pitch="variable"/>
    <style:font-face style:name="Segoe UI" svg:font-family="Segoe UI" style:font-family-generic="swiss" style:font-pitch="variable" svg:panose-1="2 11 5 2 4 2 4 2 2 3"/>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style:style>
    <style:style style:name="T2" style:parent-style-name="DefaultParagraphFont" style:family="text">
      <style:text-properties fo:font-weight="bold" style:font-weight-asian="bold" style:font-weight-complex="bold" fo:color="#FF0000"/>
    </style:style>
    <style:style style:name="T3" style:parent-style-name="DefaultParagraphFont" style:family="text">
      <style:text-properties fo:font-weight="bold" style:font-weight-asian="bold" style:font-weight-complex="bold" fo:font-style="italic" style:font-style-asian="italic" style:font-style-complex="italic"/>
    </style:style>
    <style:style style:name="P4" style:parent-style-name="ListParagraph" style:list-style-name="WWNum1" style:family="paragraph"/>
    <style:style style:name="P5" style:parent-style-name="ListParagraph" style:list-style-name="WWNum1" style:family="paragraph"/>
    <style:style style:name="T6" style:parent-style-name="DefaultParagraphFont" style:family="text">
      <style:text-properties fo:color="#111111"/>
    </style:style>
    <style:style style:name="T7" style:parent-style-name="DefaultParagraphFont" style:family="text">
      <style:text-properties fo:color="#111111"/>
    </style:style>
    <style:style style:name="T8" style:parent-style-name="DefaultParagraphFont" style:family="text">
      <style:text-properties fo:color="#111111"/>
    </style:style>
    <style:style style:name="T9" style:parent-style-name="DefaultParagraphFont" style:family="text">
      <style:text-properties fo:color="#111111"/>
    </style:style>
    <style:style style:name="T10" style:parent-style-name="DefaultParagraphFont" style:family="text">
      <style:text-properties fo:color="#111111"/>
    </style:style>
    <style:style style:name="T11" style:parent-style-name="DefaultParagraphFont" style:family="text">
      <style:text-properties fo:color="#111111"/>
    </style:style>
    <style:style style:name="T12" style:parent-style-name="DefaultParagraphFont" style:family="text">
      <style:text-properties fo:font-style="italic" style:font-style-asian="italic" style:font-style-complex="italic"/>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color="#111111"/>
    </style:style>
    <style:style style:name="T15" style:parent-style-name="DefaultParagraphFont" style:family="text">
      <style:text-properties fo:color="#111111"/>
    </style:style>
  </office:automatic-styles>
  <office:body>
    <office:text text:use-soft-page-breaks="true">
      <text:p text:style-name="P1"><text:s/>DVNY<text:s/><text:span text:style-name="T2">VIRTUĀLĀ</text:span><text:s/>VALDES <text:s/>SAPULCE</text:p>
      <text:p text:style-name="Standard">2021. g. 24. jūlijs, plkst <text:s/>11:00.</text:p>
      <text:p text:style-name="Standard">Piedalās:</text:p>
      <text:p text:style-name="Standard"><text:span text:style-name="T3">Imants Kalniņš, Valdis Čirksts, Valda Rainey, Ingrīda Valdmanis, Inese Zeimule, Līga Freimane, Gilbers Kusiņš, Jolanta Mockus.<text:s/></text:span>DV nama pārvaldnieks: Valdis Freimanis.</text:p>
      <text:p text:style-name="Standard">V.Čirksts precizē - <text:s/>visi klātesošie viens otru var labi dzirdēt.</text:p>
      <text:p text:style-name="Standard">Ārpuskārtas sapulci atklāj V.Čirksts un atgādina sapulcē izskatāmās tēmas: <text:s/></text:p>
      <text:list text:style-name="WWNum1">
        <text:list-item text:start-value="0">
          <text:p text:style-name="P4">19. Septembra sarīkojums DVNY namā (uz kuru, 2019. gada nogalē tika uzaicināts LR Prezidents Egils Levits). <text:s/></text:p>
        </text:list-item>
        <text:list-item>
          <text:p text:style-name="P5">Piemiņas plāksnes uzlikšana pie DVNY nama ārējās sienas. <text:s/></text:p>
        </text:list-item>
      </text:list>
      <text:p text:style-name="Standard">V.Čirksts: <text:s/>Piemiņas plāksne ir jau sarūpēta un piemiņas plāksnes uzlikšanas sarīkojumu rīkot vajag, bet iemesls, kapēc V.Čirksts ir sasaucis šodienas ārkārtējo sapulci ir viņam kā cilvēkam un kā Daugavas Vanagam nepieņemamie E.Levita, publiskajā telpā izskanējušie izteikumi, <text:s/>kas noliedz cilvēktiesības. <text:s/>Ņemot vērā šos apstākļus, viņaprāt, E.Levits nevarot būt gaidīts viesis DVNY namā, jo diskriminācijas politikas īstenošana un Latvijas sabiedrības šķelšana nav mērķis par ko cīnijās Daugavas Vanagi, <text:s/>un aicina pārējos valdes locekļus izteikt savas domas, kā arī aicina publiski deklarēt DVNY valdes nosatāju šajā sakarā. <text:s/>Diskriminācijas veicināšana no Prezidenta puses t.i. jebkāda veida diskriminācija, ir nepieļaujama ne Latvijas sabiedrībā, ne pasaules sabiedrībā, ne DV pasaules redzējumā. <text:s/>V.Čirksts uzņemtos uzrakstīt atteikumu.</text:p>
      <text:p text:style-name="Standard">I. Kalniņš: (V.Čirkstam) Tu pats vari rakstīt savu nostāju savā vārdā, bet DV vārdu lietot publiskiem paziņojumiem nedrīkst.</text:p>
      <text:p text:style-name="Standard">V.Čirksts: Es, protams, neko nerakstīšu nesaskaņojot to ar DVNY valdi, tapēc aicinu klātesošos izteikties un visus jautājumus likt uz balsošanu.</text:p>
      <text:p text:style-name="Standard">Valda Rainey: <text:s/>2019 gadā mēs E.Levitu neaicinājām uz pasākumu. Lieta tāda, ka katru septembri valstu prezidenti brauc uz NY, un parasti LV prezidenta uzņemšana notiek ANO Pastāvīgās Misijas namā, bet tā kā ANO PM nams bija remontā, mēs piedāvājām savas telpas, kur šo pieņemšanu latviešiem rīkot. Tas ir pilnīgi kaut kas cits. Uz šo, konkrēto pasākumu E.Levits nekad nav ticis aicināts. <text:s/>Es arī nesaprotu, kas <text:s text:c="4"/>E. Levitam būtu kopīgs ar leģionāriem un Daugavas Vanagiem <text:s/>- kapēc viņš ir aicināts uz šīs plāksnes uzlikšanu.</text:p>
      <text:p text:style-name="Standard">I.Valdmanis: Es pinīgi piekrītu Valdai – viņš netika nekad aicināts uz plāksnes uzlikšanu. <text:s/>Es vakar vakarā tieši viņa izteikumus klausījos. <text:s/>Vārdu sakot, E.Levits skaidri un gaiši paziņo, ka apmēram pusei tautas cilvēktiesības beidzas. Viņam nav jābūt DVNY namā.</text:p>
      <text:p text:style-name="Standard"><text:span text:style-name="T6">G. Kusiņš: 09/19 Pasākums pats par sevi ir ļoti labs un plāksnes uzlikšana ir pateicība Daugavas Vanagiem. <text:s/>Manā uztverē Daugavas Vanagu principi pavisam nesakrīt ar E.Levita izteikumiem un domu gājienu un viņa rīcību. Daugavas Vanagi vienmēr ir cīnījušies par savu neatkarību, savas tautas neatkarību un labkājību, un tas nekādi nav savienojams ar E.Levita iztiekumu un patreizējo darbību, un es uzskatu, ka tas ir genocīds pret Latviešu tautu. Es arī piekrītu Valdim un Valdai, kas precizēja, ka viņš nekad netika<text:s/></text:span><text:soft-page-break/><text:span text:style-name="T7">ielūgts uz šo sarīkojumu. <text:s/>Ņemot vērā šos apstākļus, es arī būtu pret, ka E.Levits atklātu plāksni Daugavas Vanagu namā.</text:span></text:p>
      <text:p text:style-name="Standard">Valda Rainey: <text:s/>Cilvēks, kurš noliedz cilvēktiesības nevar atklāt plāksni, kas domāta cilvēku brīvībai.</text:p>
      <text:p text:style-name="Standard">I. Kalniņš: es uzskatu ka tā ir valsts lieta, nevis personīga. Ārlietu ministrs arī būs.</text:p>
      <text:p text:style-name="Standard">J.Mockus: Es piekrītu Imantam, ka tā ir valsts lieta, nevis jautājums, kas mums personīgi patīk vai nepatīk. <text:s/>Kā LV Prezidents viņš atklāj plāksni.</text:p>
      <text:p text:style-name="Standard">I. Kalniņš: Tieši tā – Prezidens atzīmē, ka mūsu namā notikusi valstij nozīmīga darbība.</text:p>
      <text:p text:style-name="Standard">J.Mockus: Pat ja mēs valde tā domājam, mēs nevaram atteikumu rakstīt visu Daugavas Vanagu vārdā, mums būtu tādā gadījumā jārīko aptauja.</text:p>
      <text:p text:style-name="Standard">I. Zeimule: Būtībā tā plāksne būtu jāatklāj vai nu Rupneram vai U. Bluķim. <text:s/>Prezidents ir kā goda viesis, jo akcents ir likts uz plāksni, ne uz Prezidentu. <text:s text:c="2"/>Es nezinu vai mēs varam aizliegt LV Prezidentam ienākt mūsu namā. <text:s/>Es arī neatbalstu viņa izteikumus, bet te ir politiska lieta. Kā es vēstniecībai tagad pateikšu ka E. Levits pa DVNY nama vārtiem neienāks. <text:s/>Akcents ir uz plāksni. E.Levits šajā gadījumā ir viesis. <text:s/></text:p>
      <text:p text:style-name="Standard">V.Čirksts: Te nav runa par personīgām antipātijām. Es gribu ilustrēt situāciju – tikai salīdzinājumam .. tas būtu tāpat, kā Padomju laikā, kad DV cīnijās pret okupācijas varu, <text:s/>uzaicinātu uz mūsu namu A. Vosu vai Borisu Pugu kā goda viesi Daugavas Vanagu sarīkojumā vai BATUN pasākumā – tas būtu līdzvērtīgi. <text:s/>E.Levits patreiz pārstāv ‘citu Padomju Savienību', kura jau ir Globālā Padomju Savienība. Kā mēs varam aicināt E.Levitu par goda viesi? <text:s/>Pat, ja viņš ir Prezidents. <text:s/>LR patreiz ir aizgājusi ne demokrātisku, ne tautisku, ne tautas attīstības, ne tautsaimniecības ceļu. <text:s/>E.Levits ir priekšstāvis, kas atklāti, publiskajā telpā paziņo, kam būs vai nebūs cilvēktiesības. <text:s/>Viena lieta ir mana nostāja un otra lieta ir mūsu organizācijas nostāja – mūsu organizācija pārstāv citas vērtības <text:s/>- cilvēki ir miruši un cīnījušies brīvības labā. Kā mēs varam tagad sadarboties ar kādu, kurš sludina diskrimināciju? <text:s/>Un es, Jolanta, Tev, varu paskaidrot, kā mēs, kā DVNY valde varam Daugavas Vanagu vārdā lemt – mums ir mandāts darboties, mēs esam ievēlēti pārstāvēt šo organizāciju, atšķirībā no E.Levita un Kariņa. Viņiem nav Latvijas tautas mandāta - viņi ir partiju ielikteņi, viņus tauta neievēlēja. Mēs esam ievēlēti kopsapulcē, un mums šis mandāts un lemšanas tiesības ir. Protams, ideāli būtu, ja mēs varētu sarīkot referendumu starp 60 cilvēkiem. Es neaicinu būt nepieklājīgiem vai rupjiem vai agresīviem, aicinu vienkārši mierīgi paust un pamatot savu nostāju, ka mēs neatbalstām diskrimināciju nekādā formā.</text:p>
      <text:p text:style-name="Standard"><text:span text:style-name="T8">G. Kusiņš: Viņa nostāja un izteikumi ir nepieņemami <text:s/>- tā ir vēršanās pret savu tautu.</text:span></text:p>
      <text:p text:style-name="Standard">V.Čirksts: Prezidents ir izteicis diskriminējošas lietas. Diskriminācija ir sodāma. Tas ir aizliegts gan LR satversmē, gan krimināllikumā, gan starptautiska līmeņa dokumentos un jebkuras normālas valsts likumdošanā. Mēs varam paust savu nostāju; E.Levits diskriminē cilvēkus, bet mēs viņu lūgsim kā goda viesi? Ja Daugavas Vanagi nevar paust savu viedokli, tad Daugavas Vanagiem nav jēgas, un arī man šajā organizācijā nav vietas.</text:p>
      <text:p text:style-name="Standard"><text:span text:style-name="T9">G. Kusiņš: Žēl ka mums nav vairāk laika uztaisīt referendumu biedriem, bet kā Valdis pareizi teica – mēs esam ievēlēti pārstāvji ar lemšanas tiesībām.</text:span></text:p>
      <text:soft-page-break/>
      <text:p text:style-name="Standard"><text:span text:style-name="T10">L. Freimane: Es pagājušo nedēļu biju Ņujorkā un Latvijā situācija un šķelšanās ir daudz sakāpinātākā līmenī nekā tas ir ASV. <text:s/>ASV cilvēki bauda vasaru, bet Latvijā cilvēki ar šausmām gaida rudeni, kad būs jāpakļaujas tam, ko uzspiež valsts.</text:span></text:p>
      <text:p text:style-name="Standard">V.Čirksts: Diskriminācija no Prezidenta puses ir nepieļaujama. Mums pietiktu atbildēt ar šo teikumu un atteikt viņa vizīti. <text:s/>Varam vēstuli sākt ar ASV Neatkarības deklarācijas pirmo rindkopu. Ņemot vērā savas organizācijas vēsturi, mums ir bijuši divi kari, cilvēki ir krituši par cilvēciskajām vērtībām; mums ir pienākums vismaz pateikt, ka mēs to neatbalstām – nevis man patīk, <text:s/>nepatīk – es gribu vai negribu. <text:s/>Es esmu par goda plāksnes atklāšanas sarīkojumu, bet pret diskrimināciju. Mēs varam skatīties uz mūsu vēsturi – mēs esam vieni no pirmajiem, kas atļāva sievietēm piedalīties vēlēšanās, tad kad visur pasualē sievietes diskriminēja šajā jomā. <text:s/>Mums nav jāiet uz konfliktu, bet jāpauž nostāja.</text:p>
      <text:p text:style-name="Standard">Valda Rainey: <text:s/>Mums būtu jāpasaka “stop genocīdam”!</text:p>
      <text:p text:style-name="Standard">V.Čirksts: Šī jau ir atsevišķa tēma, un to var un vajag pacelt .. rakstīt oficiālas vēstules, bet patreiz jātiek galā ar šo sarīkojumu un jāparāda sava nostāja.</text:p>
      <text:p text:style-name="Standard">V.Čirksts: Goda viesis viņš nav. <text:s/>2019 gadā, kad rakstijām vēstuli, vēl nezinājām kāds ir E.Levits, un ko viņš pārstāv. <text:s/>“Viltvārdis” kur ir faktu uzskaitījums vēl nebija publicēts, un arī viņš pats nebija publiski izteicies necienīgi pret tautu. <text:s/>Es gribētu, lai Imants pasaka savu viedokli, lai arī kāds tas būtu – viņš vēl nav izteicies, un tad likt jautājumu uz balsošanu.</text:p>
      <text:p text:style-name="Standard">I. Kalniņš: Es domāju, ka mēs taisam putru, kur tā nav jātaisa. <text:s/>Tā plāksne ir jāliek un jātaisa.</text:p>
      <text:p text:style-name="Standard">V.Čirksts: <text:s/>Sarīkojums būs, plāksni pieliksim, tikai noraidīsim E.Levitu kā goda viesi. <text:s/>Plāksne jau ir gatava <text:s/>- BATUN taisīja un par to maksāja. <text:s/>E. Levits var nākt uz sarīkojumu – bet ne goda viesa statusā.</text:p>
      <text:p text:style-name="Standard">I. Kalniņš: Valdi, personīgi Tu vari <text:s/>izteikt savas domas, bet DV organizācijas vārdā mēs nevaram teikt ka mēs neakceptējam prezidentu.</text:p>
      <text:p text:style-name="Standard">J.Mockus: Prezidents arī ir izvēlēts, mēs nevaram viņam spļaut virsū - <text:s/>tas ir līdzīgi kā ASV – ar D.Trampu – daudzi kritizēja un nomelnoja. Man tas liekas nepieņemami. <text:s/>Prezidents ir Prezidents. <text:s/>Mēs viņu esam izvēlējuši un tie, kuriem <text:s/>viņš nepatīk var gaidīt prezidentūras termiņa beigas.</text:p>
      <text:p text:style-name="Standard">Valda Rainey: <text:s/>Viņš nav tautas vēlēts, kā tas ir ASV. <text:s/>E.Levits ir dubultpilsonis.</text:p>
      <text:p text:style-name="Standard">V.Čirksts: Balsojam. Vai mēs paužam savu nostāju? <text:s/>Publiska diskriminācija no Prezidenta puses DVNY organizācijai ir nepieņemama. Vēstulē mēs pateiksim savu nostāju; <text:s/>E.Levits <text:s/>uz pasākumu var nākt , bet ne kā goda viesis. Lai cilvēks kļūtu par goda viesi viņam tas ir jānopelna. <text:s/>Daugavas Vanagiem ir jāizsaka domas, it īpaši tagad - <text:s/>jo kādi tad ir mūsu organizācijas pašreizējie mērķi? <text:s text:c="2"/>LR neatkarība ir izcīnīta, <text:s/>kas bija viens no galvenajiem Daugavas Vanagu uzdevumiem, tagad mūsu organizācija rūpējas par kultūras veicināšanu. Kādu kultūru mēs pie šādiem apstākļiem varam veicināt, ja pusei tautiešu tā nav pieejama? Kā mēs varēsim veicināt ASV un LV kultūras sakarus, ja paši nevaram savos sarīkojumos piedalīties?</text:p>
      <text:p text:style-name="Standard">Ir laiks balsot. <text:s/>Daugavas Vanagiem ir jāstāv kā Vanagiem, nevis kā zvirbuļiem ( citēju kādu, kurš DV sakarā tā izteicās. <text:s/>Lai kāda būtu jūsu nostāja, mums ir jāpieņem lēmums. <text:s/>Es uzskicēšu atbildi konsulātam – tā ir jāraksta, jo ātrāk jo labāk, <text:s/>bet man jāzina, ko rakstīt, kāda tad ir mūsu nostāja? <text:s/>Par galējo vēstuli nobalsosim e-pastos.</text:p>
      <text:p text:style-name="Standard"/>
      <text:soft-page-break/>
      <text:p text:style-name="Standard">I.Kalniņš: Manuprāt, <text:s/>ir jārāda respekts valsts prezidentam. <text:s/></text:p>
      <text:p text:style-name="Standard">Valda Rainey: <text:s/>Uzrakstīsim respektablu vēstuli. <text:s/>Mums ir viens, konkrēts uzdevums šodien. <text:s/>Mēs esam pret latviešu tautas diskrimināciju.</text:p>
      <text:p text:style-name="Standard">V.Čirksts: Mēs par politiku nekur nerunājam. Mēs neatbalstam E.Levita izteikumus.</text:p>
      <text:p text:style-name="Standard">I. Zeimule: Tagad mēs atkal esam turpat, kur sapulces sākumā ...Tātad, V.Čirksta doma ir: DVNY valdei un Daugavas Vanagiem nav pieņemami E.Levita izteikumi un tautas diskriminācija. <text:s/></text:p>
      <text:p text:style-name="Standard">V.Čirksts: Diskriminācija ir aizliegta ar likumu – aizliegta krimināllikumā, satversmē, starptautiskajā ANO deklarācijā... šādi izteikumi no Prezidenta puses nav ”ok”. <text:s/>Vēlreiz uzsveru - <text:s/>ja E.Levits grib nākt uz sarīkojumu DV namā, viņš var nākt. <text:s/></text:p>
      <text:p text:style-name="Standard"><text:span text:style-name="T11">L. Freimane: Nevis kā goda viesis, un atklāt plāksni, ar kuru viņam nav nekāda sakara. Tas būtu jādara Rupneram vai Bluķim, kuri darbojušies BATUN.</text:span></text:p>
      <text:p text:style-name="Standard">J.Mockus: Varbūt ja viņi (<text:span text:style-name="T12">Rupners, Bluķis – LF</text:span>) <text:s/>atklāj plāksni, viņi var aicināt un izvēlēt, kas to atklās, paši, kā viņi grib?</text:p>
      <text:p text:style-name="Standard">V.Čirksts: Runa nav par plāksni, runa ir par DVNY nostāju diskriminācijas jautājumā. <text:s/><text:span text:style-name="T13">Vai mēs paužam publiski DVNY nostāju, ka mēs esam pret diskriminējošiem Prezidenta izteikumiem?<text:s/></text:span>Es esmu - Par.</text:p>
      <text:p text:style-name="Standard">Valda Rainey: <text:s/>Valdi - Uzraksti vēstuli e-pastā un tad mēs varam rediģēt un balsot.</text:p>
      <text:p text:style-name="Standard">I.Valdmanis: Tagad vajag pieteikties katram, vai jūs piekrītat V.Čirksta priekšlikumam. Es piekrītu.</text:p>
      <text:p text:style-name="Standard">L. Freimane: Piekrītu.</text:p>
      <text:p text:style-name="Standard"><text:span text:style-name="T14">G. Kusiņš: - Es piekrītu.</text:span></text:p>
      <text:p text:style-name="Standard">I. Zeimule: -<text:s/><text:span text:style-name="T15">Es piekrītu.</text:span></text:p>
      <text:p text:style-name="Standard">I.Kalniņš: Vislabākā doma ir uzrakstīt e-pastā un tad skatīties. <text:s/>Un Tu (V.Čirkst) , vari vēstulē pieminēt, ka tas ir Tavs ieteikums, DV vārdā.</text:p>
      <text:p text:style-name="Standard">Valda Rainey: <text:s/>Es esmu – Par. Un vajag vēstulē iekļaut visus tos likumus, kas ierobežo diskrimināciju un genocīdu.</text:p>
      <text:p text:style-name="Standard">V.Čirksts: Es uzskicēšu vēstuli un, tad mēs labāk sapratīsim, kā tā izskatās un tad koriģēsim un balsosim.</text:p>
      <text:p text:style-name="Standard"/>
      <text:p text:style-name="Standard">Sēdi slēdz <text:s/>12:01</text:p>
      <text:p text:style-name="Standard">Protokolēja - <text:s/>Līga Freimane.</text:p>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DejaVu Sans" svg:font-family="DejaVu Sans" style:font-family-generic="swiss" style:font-pitch="variable" svg:panose-1="2 11 6 3 3 8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WenQuanYi Micro Hei" svg:font-family="WenQuanYi Micro Hei" style:font-family-generic="system" style:font-pitch="variable"/>
    <style:font-face style:name="Lohit Devanagari" svg:font-family="Lohit Devanagari" style:font-family-generic="system" style:font-pitch="variable"/>
    <style:font-face style:name="Segoe UI" svg:font-family="Segoe UI" style:font-family-generic="swiss" style:font-pitch="variable" svg:panose-1="2 11 5 2 4 2 4 2 2 3"/>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DejaVu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1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111in" fo:line-height="107%"/>
      <style:text-properties fo:color="#00000A"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WenQuanYi Micro Hei" style:font-name-complex="Lohit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style:font-name-complex="Lohit Devanagari" fo:hyphenate="false"/>
    </style:style>
    <style:style style:name="Caption" style:display-name="Caption"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hyphenate="false"/>
    </style:style>
    <style:style style:name="CommentText" style:display-name="Comment Text" style:family="paragraph" style:parent-style-name="Standard">
      <style:paragraph-properties fo:line-height="100%"/>
      <style:text-properties fo:font-size="10pt" style:font-size-asian="10pt" style:font-size-complex="10pt" fo:hyphenate="false"/>
    </style:style>
    <style:style style:name="CommentSubject" style:display-name="Comment Subject" style:family="paragraph" style:parent-style-name="CommentText">
      <style:text-properties fo:font-weight="bold" style:font-weight-asian="bold" style:font-weight-complex="bold" fo:hyphenate="false"/>
    </style:style>
    <style:style style:name="BalloonText" style:display-name="Balloon Text" style:family="paragraph" style:parent-style-name="Standard">
      <style:paragraph-properties fo:margin-bottom="0in" fo:line-height="100%"/>
      <style:text-properties style:font-name="Segoe UI" style:font-name-complex="Segoe UI" fo:font-size="9pt" style:font-size-asian="9pt" style:font-size-complex="9pt" fo:hyphenate="false"/>
    </style:style>
    <style:style style:name="EndnoteText" style:display-name="Endnote Text" style:family="paragraph" style:parent-style-name="Standard">
      <style:paragraph-properties fo:margin-bottom="0in" fo:line-height="100%"/>
      <style:text-properties fo:font-size="10pt" style:font-size-asian="10pt" style:font-size-complex="10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PreformattedText" style:display-name="Preformatted Text" style:family="paragraph" style:parent-style-name="Standard">
      <style:paragraph-properties fo:margin-bottom="0in"/>
      <style:text-properties style:font-name="Liberation Mono" style:font-name-asian="Liberation Mono" style:font-name-complex="Liberation Mono" fo:font-size="10pt" style:font-size-asian="10pt" style:font-size-complex="10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Char" style:display-name="Comment Text Char" style:family="text" style:parent-style-name="DefaultParagraphFont">
      <style:text-properties fo:font-size="10pt" style:font-size-asian="10pt" style:font-size-complex="10pt"/>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EndnoteTextChar" style:display-name="Endnote Text Char" style:family="text" style:parent-style-name="DefaultParagraphFont">
      <style:text-properties fo:font-size="10pt" style:font-size-asian="10pt" style:font-size-complex="10pt"/>
    </style:style>
    <style:style style:name="EndnoteSymbol" style:display-name="Endnote Symbol" style:family="text" style:parent-style-name="DefaultParagraphFont">
      <style:text-properties style:text-position="super 68.1%"/>
    </style:style>
    <style:style style:name="EndnoteAnchor" style:display-name="Endnote Anchor" style:family="text">
      <style:text-properties style:text-position="super 68.1%"/>
    </style:style>
    <style:style style:name="EndnoteReference" style:display-name="Endnote Reference" style:family="text" style:parent-style-name="DefaultParagraphFont">
      <style:text-properties style:text-position="super 68.1%"/>
    </style:style>
    <style:style style:name="ListLabel1" style:display-name="ListLabel 1" style:family="text">
      <style:text-properties style:font-name-complex="Courier New"/>
    </style:style>
    <style:style style:name="ListLabel2" style:display-name="ListLabel 2" style:family="text">
      <style:text-properties style:font-name-asian="Calibri" style:font-name-complex="DejaVu Sans"/>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sian="Calibri" style:font-name-complex="DejaVu Sans"/>
    </style:style>
    <text:list-style style:name="WWNum2" style:display-name="WWNum2">
      <text:list-level-style-number text:level="1" text:style-name="WW_CharLFO2LV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Guccitis</meta:initial-creator>
    <dc:creator>Valdis Čirksts</dc:creator>
    <meta:creation-date>2021-09-23T02:19:00Z</meta:creation-date>
    <dc:date>2026-06-13T15:06:00Z</dc:date>
    <meta:template xlink:href="Normal.dotm" xlink:type="simple"/>
    <meta:editing-cycles>7</meta:editing-cycles>
    <meta:editing-duration>PT42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23" meta:word-count="1725" meta:character-count="11538" meta:row-count="81" meta:non-whitespace-character-count="9836"/>
  </office:meta>
</office:document-meta>
</file>