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0E00000108F86C5ED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ohit Devanagari" svg:font-family="'Lohit Devanagari'" style:font-family-generic="swiss"/>
    <style:font-face style:name="Lucida Sans" svg:font-family="'Lucida Sans'" style:font-family-generic="swiss"/>
    <style:font-face style:name="Courier New" svg:font-family="'Courier New'" style:font-adornments="Regular" style:font-family-generic="modern" style:font-pitch="fixed"/>
    <style:font-face style:name="Liberation Mono" svg:font-family="'Liberation Mono'" style:font-family-generic="modern" style:font-pitch="fixed"/>
    <style:font-face style:name="Calibri" svg:font-family="Calibri"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ohit Devanagari1" svg:font-family="'Lohit Devanagari'"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Balloon_20_Text">
      <style:text-properties style:font-name="Calibri" fo:font-size="11pt" style:font-size-asian="11pt" style:font-name-complex="DejaVu Sans" style:font-size-complex="11pt"/>
    </style:style>
    <style:style style:name="P2" style:family="paragraph" style:parent-style-name="Balloon_20_Text">
      <style:paragraph-properties fo:text-align="start" style:justify-single-word="false"/>
    </style:style>
    <style:style style:name="P3" style:family="paragraph" style:parent-style-name="List_20_Paragraph" style:list-style-name="WWNum6">
      <style:paragraph-properties fo:margin-top="0.0693in" fo:margin-bottom="0.0693in" fo:line-height="100%" fo:background-color="#ffffff">
        <style:background-image/>
      </style:paragraph-properties>
    </style:style>
    <style:style style:name="P4" style:family="paragraph" style:parent-style-name="List_20_Paragraph" style:list-style-name="WWNum8">
      <style:paragraph-properties fo:margin-top="0in" fo:margin-bottom="0.1965in"/>
    </style:style>
    <style:style style:name="P5" style:family="paragraph" style:parent-style-name="Standard">
      <style:text-properties fo:color="#000000" fo:font-size="7pt" style:font-size-asian="7pt" style:font-name-complex="Arial" style:font-size-complex="7pt"/>
    </style:style>
    <style:style style:name="P6" style:family="paragraph" style:parent-style-name="Standard">
      <style:paragraph-properties fo:margin-top="0.0693in" fo:margin-bottom="0.0693in" fo:line-height="100%" fo:background-color="#ffffff">
        <style:background-image/>
      </style:paragraph-properties>
    </style:style>
    <style:style style:name="P7" style:family="paragraph" style:parent-style-name="Standard">
      <style:paragraph-properties fo:margin-top="0in" fo:margin-bottom="0in"/>
    </style:style>
    <style:style style:name="P8" style:family="paragraph" style:parent-style-name="Standard">
      <style:paragraph-properties fo:margin-top="0in" fo:margin-bottom="0in"/>
      <style:text-properties fo:color="#000000" fo:font-size="7pt" style:font-name-asian="Times New Roman1" style:font-size-asian="7pt" style:font-name-complex="Times New Roman1" style:font-size-complex="7pt"/>
    </style:style>
    <style:style style:name="P9" style:family="paragraph" style:parent-style-name="Standard">
      <style:paragraph-properties fo:margin-top="0in" fo:margin-bottom="0in"/>
      <style:text-properties fo:color="#000000" fo:font-size="9pt" style:font-size-asian="9pt" style:font-name-complex="Arial" style:font-size-complex="9pt"/>
    </style:style>
    <style:style style:name="P10" style:family="paragraph" style:parent-style-name="Standard" style:master-page-name="Standard">
      <style:paragraph-properties style:page-number="auto"/>
    </style:style>
    <style:style style:name="P11" style:family="paragraph">
      <style:paragraph-properties fo:text-align="center"/>
      <style:text-properties fo:font-size="18pt"/>
    </style:style>
    <style:style style:name="T1" style:family="text">
      <style:text-properties fo:color="#ff0000"/>
    </style:style>
    <style:style style:name="T2" style:family="text">
      <style:text-properties fo:color="#ff0000" fo:font-weight="bold" style:font-weight-asian="bold" style:font-weight-complex="bold"/>
    </style:style>
    <style:style style:name="T3" style:family="text">
      <style:text-properties style:font-name="Calibri" fo:font-size="11pt" style:font-size-asian="11pt" style:font-name-complex="DejaVu Sans" style:font-size-complex="11pt"/>
    </style:style>
    <style:style style:name="T4" style:family="text">
      <style:text-properties style:font-name="Calibri" fo:font-size="11pt" fo:font-style="italic" style:font-size-asian="11pt" style:font-style-asian="italic" style:font-name-complex="DejaVu Sans" style:font-size-complex="11pt" style:font-style-complex="italic"/>
    </style:style>
    <style:style style:name="T5" style:family="text">
      <style:text-properties style:font-name="Calibri" fo:font-size="11pt" fo:font-style="italic" fo:font-weight="bold" style:font-size-asian="11pt" style:font-style-asian="italic" style:font-weight-asian="bold" style:font-name-complex="DejaVu Sans" style:font-size-complex="11pt" style:font-style-complex="italic" style:font-weight-complex="bold"/>
    </style:style>
    <style:style style:name="T6" style:family="text">
      <style:text-properties style:font-name="Calibri" fo:font-size="11pt" style:text-underline-style="solid" style:text-underline-width="auto" style:text-underline-color="font-color" style:font-size-asian="11pt" style:font-name-complex="DejaVu Sans" style:font-size-complex="11pt"/>
    </style:style>
    <style:style style:name="T7" style:family="text">
      <style:text-properties style:font-name="Calibri" fo:font-size="11pt" fo:font-weight="bold" style:font-size-asian="11pt" style:font-weight-asian="bold" style:font-name-complex="DejaVu Sans" style:font-size-complex="11pt" style:font-weight-complex="bold"/>
    </style:style>
    <style:style style:name="T8" style:family="text">
      <style:text-properties fo:color="#000000" fo:font-size="7pt" style:font-name-asian="Times New Roman1" style:font-size-asian="7pt" style:font-name-complex="Times New Roman1" style:font-size-complex="7pt"/>
    </style:style>
    <style:style style:name="T9" style:family="text">
      <style:text-properties fo:color="#000000" fo:font-size="9pt" style:font-size-asian="9pt" style:font-name-complex="Arial" style:font-size-complex="9pt"/>
    </style:style>
    <style:style style:name="T10" style:family="text">
      <style:text-properties fo:color="#000000" fo:font-size="9pt" style:font-name-asian="Times New Roman1" style:font-size-asian="9pt" style:font-name-complex="Times New Roman1" style:font-size-complex="9pt"/>
    </style:style>
    <style:style style:name="fr1" style:family="graphic" style:parent-style-name="Graphics">
      <style:graphic-properties fo:margin-left="0.1256in" fo:margin-right="0.128in" fo:margin-top="0in" fo:margin-bottom="0.0083in" style:run-through="background" style:wrap="run-through" style:number-wrapped-paragraphs="no-limit" style:vertical-pos="from-top" style:vertical-rel="paragraph" style:horizontal-pos="from-left" style:horizontal-rel="paragraph" fo:background-color="transparent" style:background-transparency="100%" fo:padding="0in" fo:border="none" style:mirror="none" fo:clip="rect(-0.0016in, -0.0016in, -0.0016in, -0.0016in)" draw:luminance="0%" draw:contrast="0%" draw:red="0%" draw:green="0%" draw:blue="0%" draw:gamma="100%" draw:color-inversion="false" draw:image-opacity="100%" draw:color-mode="standard">
        <style:background-image/>
      </style:graphic-properties>
    </style:style>
    <style:style style:name="gr1" style:family="graphic">
      <style:graphic-properties draw:stroke="none" svg:stroke-width="0in" draw:fill="none" draw:textarea-horizontal-align="center" draw:textarea-vertical-align="middle" draw:auto-grow-height="false" fo:padding-top="0.0492in" fo:padding-bottom="0.0492in" fo:padding-left="0.0984in" fo:padding-right="0.0984in" fo:wrap-option="wrap" draw:color-mode="standard" draw:luminance="0%" draw:contrast="0%" draw:gamma="100%" draw:red="0%" draw:green="0%" draw:blue="0%" fo:clip="rect(-0.0016in, -0.0016in, -0.0016in, -0.0016in)"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Image1" draw:style-name="gr1" draw:text-style-name="P11" svg:width="1.0831in" svg:height="1.0594in" svg:x="0in" svg:y="0in">
        <draw:image xlink:href="Pictures/100002010000010E00000108F86C5EDA.png" xlink:type="simple" xlink:show="embed" xlink:actuate="onLoad">
          <text:p/>
        </draw:image>
      </draw:frame>
      <draw:frame text:anchor-type="page" text:anchor-page-number="0" draw:z-index="3" draw:name="Image1" draw:style-name="gr1" draw:text-style-name="P11" svg:width="1.0831in" svg:height="1.0594in" svg:x="0in" svg:y="0in">
        <draw:image xlink:href="Pictures/100002010000010E00000108F86C5EDA.png" xlink:type="simple" xlink:show="embed" xlink:actuate="onLoad">
          <text:p/>
        </draw:image>
      </draw:frame>
      <text:p text:style-name="P10"/>
      <text:p text:style-name="Standard">DVNY VALDES <text:s/>SAPULCE / <text:span text:style-name="T2">VIRTUĀLI</text:span></text:p>
      <text:p text:style-name="Standard">2021 g. 13. novembris, plkst. <text:s/>11:00</text:p>
      <text:p text:style-name="Balloon_20_Text"><text:span text:style-name="T3">Piedalās: </text:span></text:p>
      <text:p text:style-name="Balloon_20_Text"><text:span text:style-name="T3">Imants Kalniņš, Valda Rainey, Ingrīda Valdmanis, Inese Zeimule, Līga Freimane, Gilbers Kusiņš.</text:span></text:p>
      <text:p text:style-name="Balloon_20_Text"><text:span text:style-name="T3">Valdis Čirksts, Jolanta Mockus.</text:span></text:p>
      <text:p text:style-name="Balloon_20_Text"><text:span text:style-name="T3">DV nama pārvaldnieks: Valdis Freimanis.</text:span></text:p>
      <text:p text:style-name="P1"/>
      <text:p text:style-name="Balloon_20_Text"><text:span text:style-name="T3">V.Čirksts nolasa iepriekšējās DVNY valdes sēdes sapulces protokolu (09.26.2021).</text:span></text:p>
      <text:p text:style-name="Balloon_20_Text"><text:span text:style-name="T3">Protokols pieņemts ar nelieliem labojumiem un (labotais protokols tiks izsūtīts DVNY valdes locekļiem e-pastā).</text:span></text:p>
      <text:p text:style-name="P1"/>
      <text:p text:style-name="Balloon_20_Text"><text:span text:style-name="T3">V.Čirksts: Sākam ar aktuālajām lietām - </text:span></text:p>
      <text:list xml:id="list1062556508320436449" text:style-name="WWNum6">
        <text:list-item>
          <text:p text:style-name="P3">Bankas paraksta tiesības. <text:s/>(2018/11/11 – tika nolemts un runāts par bankas paraksta tiesību piešķiršanu DVNY valdes sekretārei – Līgai Freimanei un grāmatvedei – Ingrīdai Valdmanis. Nevienam no DVNY valdes nav paraksta tiesību; 02.15. 2020 – par to nobalsojām). Pašlaik partaksta tiesības ir revizoram - J.Riekstiņam un DVNY priekšniekam I.Kalniņam un vēl cilvēkiem, kurus mēs nezinām. Ir jāvienojas par datumu, kad to nokārtosim. <text:s/>Paraksta tiesības, kā jau nolēmām, atstājam I.Kalniņam, <text:s/>piešķiram - I.Valdmanis, L.Freimanei.</text:p>
        </text:list-item>
      </text:list>
      <text:p text:style-name="P6">Vienojamies: <text:s/>11/19 plkst. 12:00 <text:s/>L.Freimane un I.Valdmanis brauc pie I.Kalniņa uz Hackensack, NJ, un visi kopā ies uz vietējo Chase banku. </text:p>
      <text:list xml:id="list22589614" text:continue-numbering="true" text:style-name="WWNum6">
        <text:list-item>
          <text:p text:style-name="P3">DVNY valdes revizori un aiznestās grāmatas. </text:p>
        </text:list-item>
      </text:list>
      <text:p text:style-name="P6">V.Č.: Revizori ir beidzot ar mieru nākt uz DV namu. Ir jāpiedāvā datumi, kad visi ir pieejami. <text:s/>V.Č ieteic <text:s/>11/20 plkst. 12:00 pm <text:s text:c="2"/>(I.Rainey – netiek klātienē, bet ir ar mieru pieslēgties sapulcei virtuāli. Precizēs arī ar A.Cirīti, jo abas būs tajā laikā Priedainē un pieslēgsies virtuāli. <text:s/>V.Č. raksta revizoriem uzaicinājumu piedalīties valdes sēdē 11/20 plkst. 12:00. </text:p>
      <text:p text:style-name="Balloon_20_Text"><text:span text:style-name="T3">V.Č. atgādina kādi ir aktuālie jautājumi, kuri ir jāuzdod </text:span><text:span text:style-name="T4">RK (revīzijas komisijai).</text:span></text:p>
      <text:p text:style-name="P1"/>
      <text:list xml:id="list1443589086259719152" text:style-name="WWNum8">
        <text:list-item>
          <text:p text:style-name="P4">Kā tas nākas, ka veicot savus pienākumus un izrevidējot grāmatas šā gada 15. maijā RK neuzdeva viņiem interesējošos jautājumus un nenorādīja uz jebkādu dokumentu un/vai tekošo tēriņu pamatojumu trūkumu? <text:s/>Vai valdei būtu jāsecina, ka revīzijas komisija š. g. maijā pavirši piegājusi saviem pienākumiem? Vai tas nav jocīgi? - <text:s/>pazūd grāmatas un tad pēkšņi RK vajag informāciju un atklāj problēmas. Tas izskatās “shady”.</text:p>
        </text:list-item>
      </text:list>
      <text:p text:style-name="Balloon_20_Text">I<text:span text:style-name="T3">.Kalniņš: Kad tiks atbildēts uz jautājumiem, ko uzdeva revīzijas komisija? Tur ir daudz jautājumu e-pastā.</text:span></text:p>
      <text:p text:style-name="Balloon_20_Text"><text:span text:style-name="T3">V.Č.: Tad kad RK atnāks uz sēdi, tad mēs viņiem visu atbildēsim. </text:span></text:p>
      <text:p text:style-name="Balloon_20_Text"><text:span text:style-name="T3">I.K.: Nē, ir jāatbild pirms tam. Ir daudz neskaidrību. <text:s/>Viņi vēstulē rakstīja, ka daudz informācijas trūkst. </text:span></text:p>
      <text:p text:style-name="Balloon_20_Text"><text:soft-page-break/><text:span text:style-name="T3">I.V: Visa informācija bija grāmatās. Es arī varu visu vēlreiz izdukāt, bet patreiz nav skaidrs, kas tieši trūkst. Es gribu runāt ar lieciniekiem, nevis katrs revidēs un runās savā mājā. Lai visi dzird, kas notiek. <text:s/></text:span></text:p>
      <text:p text:style-name="Balloon_20_Text"><text:span text:style-name="T3">J.M: Tādējādi, klātienē var arī paskaidrot, ja ir kādas neskaidrības.</text:span></text:p>
      <text:p text:style-name="Balloon_20_Text"><text:span text:style-name="T3">I.V: Tieši tā – visa informācija ir grāmatās <text:s/>- <text:s/>viņiem drīzāk ir nepieciešami paskaidrojumi. <text:s/></text:span></text:p>
      <text:p text:style-name="Balloon_20_Text"><text:span text:style-name="T3">CPA – lielo auditu arī varam taisīt kā to dara ALA. <text:s/>Vēl varam sadalīt pienākumus – patreiz es daru visu viena pati. <text:s/>Varam kādu grāmatveža palīgu algot. <text:s/></text:span></text:p>
      <text:p text:style-name="P1"/>
      <text:p text:style-name="Balloon_20_Text"><text:span text:style-name="T3">V.Č: Anša vēlme kļūt par DV mūža biedru. <text:s/></text:span></text:p>
      <text:p text:style-name="Balloon_20_Text"><text:span text:style-name="T3">Vai biedrzinis ir saņēmis iesniegumu? Vai I.K ir saņēmis iesniegumu vai dzirdējis tādu vēlmi no Anša? </text:span></text:p>
      <text:p text:style-name="Balloon_20_Text"><text:span text:style-name="T3">I.K: Es ar Ansi neesmu runājis. <text:s/>Viņš ir DVNY biedrs jau sen. </text:span></text:p>
      <text:p text:style-name="Balloon_20_Text"><text:span text:style-name="T3">V.Č: Kapēc neraksta biedrzinim vai vietējai valdei, bet maksā naudu centrālajā valdē? </text:span></text:p>
      <text:p text:style-name="Balloon_20_Text"><text:span text:style-name="T3">I.K: Tā ir miglaina lieta. </text:span></text:p>
      <text:p text:style-name="Balloon_20_Text"><text:span text:style-name="T3">V.R.: Nav jāraksta iesniegums – ir jāiemaksā nauda. Vietējā valde apstiprina un mūža biedrus pieņem pilnapulcē. </text:span></text:p>
      <text:p text:style-name="Balloon_20_Text"><text:span text:style-name="T3">V.R: Pat ja nav maksāts, uzreiz neizslēdzam (2018 g. – pilnsapulces protokolā teikts) 3 gadus paturam, sūtam atgādinājumus. </text:span></text:p>
      <text:p text:style-name="Balloon_20_Text"><text:span text:style-name="T3">V.Č: Revizoru jautājumi DVNY valdei, ko viņi sūtīja epastā - vai vēlamies apspriest tos tagad vai ar to nodarbosimies valdes sēdē kopā ar revizoriem? </text:span></text:p>
      <text:p text:style-name="Balloon_20_Text"><text:span text:style-name="T3">I.V: RK piemin bāra ienākumus/izdevumus. <text:s/>Nekad bāra atskaites nevienam nav bijušas. <text:s/>Es parasti uz gada beigām paprasu vai ir nauda bārā, saņemu naudu, ielieku bankā un uztaisu “sales report’. <text:s/>Parasti alkoholu iepērk pirms novusa sacensībām vai pasākumiem. <text:s/>Nekāda milzīga naudas plūsma bārā neienāk. <text:s/>Tikai tad, kad ir kāds lielāks sarīkojums, tad pārskaitām un parasti arī tur bāra letē turam. Ja revīzija vēlas kārtot bāra lietas citādi, to varam atrunāt. <text:s/></text:span></text:p>
      <text:p text:style-name="Balloon_20_Text"><text:span text:style-name="T3">L.F: RK e-pastā raksta ka grib redzēt sēžu protokolus. Pagājušā sapulcē nolēmām ka RK protokolus dosim lasīt tad, kad viņi ieradīsies uz sēdi. </text:span></text:p>
      <text:p text:style-name="Balloon_20_Text"><text:span text:style-name="T3">V.Č: Es domāju, ka varam sūtīt. Atsūti man linku, es pievienošu to vēstulei, kuru rakstīšu RK. <text:s/></text:span></text:p>
      <text:p text:style-name="Balloon_20_Text"><text:span text:style-name="T3">J.M.: Es arī domāju ka vajag sūtīt – protokolu lasīšanai nepieciešams ilgāks laiks. <text:s/>Vai nevajadzētu pārrunāt tagad jautājumus kurus RK mums uzdod e-pastā? </text:span></text:p>
      <text:p text:style-name="Balloon_20_Text"><text:span text:style-name="T3">I.Z: Jā, lai varbūt katrs zinam kādus dokumentus vajag sagatavot? </text:span></text:p>
      <text:p text:style-name="Balloon_20_Text"><text:span text:style-name="T3">J.M.: Jā – Atbildes, kas uz ko attiecas. <text:s/>Lielākais, kas man liekas, ir remonti, par kuriem RK liekas, ka mēs par daudz tērējam. </text:span></text:p>
      <text:p text:style-name="P2"><text:span text:style-name="T3">I.V: Visās grāmatvedības grāmatās ir </text:span><text:span text:style-name="T4">Invoice/rēķins</text:span><text:span text:style-name="T3"> par katru darbu – uz katras </text:span><text:span text:style-name="T4">Invoices</text:span><text:span text:style-name="T3"> bija uzrakstīts kā un kad maksāts <text:s/>- caur čeku, </text:span><text:span text:style-name="T4">Zelle vai </text:span><text:span text:style-name="T3">skaidrā naudā. </text:span></text:p>
      <text:p text:style-name="Balloon_20_Text"><text:span text:style-name="T3">V.Č: Ir jāsaprot, ka māja nav remontēta 40 gadus. </text:span></text:p>
      <text:p text:style-name="Balloon_20_Text"><text:span text:style-name="T3">J.M: ... arī mēs nezinājām, cik sliktā stāvoklī nams patiesībā bija .. daudzi papildus izdevumi radās, kad sāka kaut ko labot. </text:span></text:p>
      <text:p text:style-name="Balloon_20_Text"><text:span text:style-name="T3">I.Z: Tiek pieminēta pārvaldnieka nauda <text:s/>- no laika gala Valdis ir saņēmis naudu par savu darbu skaidrā naudā. <text:s/>Tikai vienu gadu mēs uzlikām viņu uz “payroll” un tas DV izmaksāja dārgi. </text:span></text:p>
      <text:p text:style-name="Balloon_20_Text"><text:span text:style-name="T3">I.V: Jā, bija jāmaksā obligātā apdrošināšana (+/- 622USD).</text:span></text:p>
      <text:p text:style-name="Balloon_20_Text"><text:span text:style-name="T3">I.Z.: No kuriem VF saņēma 300USD.</text:span></text:p>
      <text:p text:style-name="Balloon_20_Text"><text:span text:style-name="T3">I.V: RK runā par nodokļiem. Šis jautājums ir muļķīgs. VF ir pats atbildīgs par savu nodokļu maksāšanu <text:s/>- tā nav ne valdes, ne revīzijas komisijas darīšāna. </text:span></text:p>
      <text:p text:style-name="Balloon_20_Text"><text:span text:style-name="T3">I.Z.: Un vēl viena lieta - kāpēc mūsu revīzijas pārvaldes e-pasti tiek koppēti centrālajai valdei? Tā ir mūsu virtuve. To es nesaprotu – kāda darīšana te būtu centrālajai valdei. </text:span></text:p>
      <text:p text:style-name="P1"/>
      <text:p text:style-name="P1"/>
      <text:p text:style-name="P1"/>
      <text:p text:style-name="P1"/>
      <text:p text:style-name="Balloon_20_Text"><text:soft-page-break/><text:span text:style-name="T6">Nākotnes darbība: </text:span></text:p>
      <text:p text:style-name="Balloon_20_Text"><text:span text:style-name="T6"/></text:p>
      <text:p text:style-name="Balloon_20_Text"><text:span text:style-name="T3">Sarīkojumi: </text:span></text:p>
      <text:p text:style-name="Balloon_20_Text"><text:span text:style-name="T3">11/20 Plkst. 12:00 sapulce. </text:span></text:p>
      <text:p text:style-name="Balloon_20_Text"><text:span text:style-name="T3">V.Č: Varam valsts svētku svinības pēc tam rīkot. <text:s/></text:span></text:p>
      <text:p text:style-name="Balloon_20_Text"><text:span text:style-name="T3">I.V: Katrs nāk ar groziņu. </text:span></text:p>
      <text:p text:style-name="P1"/>
      <text:p text:style-name="Balloon_20_Text"><text:span text:style-name="T3">Māja/remonti: </text:span></text:p>
      <text:p text:style-name="Balloon_20_Text"><text:span text:style-name="T3">I.Z: 2-jā stāvā ir problēmas ar elektrības paneli – sit ārā korķus. Ir kaut kā tas jārisina. Es domāju G.K. ir jāsazinās ar ConEdison. <text:s/></text:span></text:p>
      <text:p text:style-name="Balloon_20_Text"><text:span text:style-name="T3">G.K: Ir jāmaina drošinātāji. Tas ir ConEdison lieta. </text:span></text:p>
      <text:p text:style-name="Balloon_20_Text"><text:span text:style-name="T3">I.Z: <text:s/>2ro un 3šo stāvu mainam? Vai tikai 2tro? </text:span></text:p>
      <text:p text:style-name="Balloon_20_Text"><text:span text:style-name="T3">G.K: Lai ConEdison pārbuda. </text:span></text:p>
      <text:p text:style-name="P1"/>
      <text:p text:style-name="Balloon_20_Text"><text:span text:style-name="T3">Valde balso (G.K. sazinās ar elektriķiem un atsauc pārbaudi: </text:span><text:span text:style-name="T7">Par</text:span><text:span text:style-name="T5"> </text:span><text:span text:style-name="T4">-vienbalsīgi. </text:span></text:p>
      <text:p text:style-name="P1"/>
      <text:p text:style-name="Balloon_20_Text"><text:span text:style-name="T3">I.Z. ziņo: Abi skursteņi ir iztīrīti un prusaki indēti. </text:span></text:p>
      <text:p text:style-name="Balloon_20_Text"><text:span text:style-name="T3">G.K. ziņo: Jumtu pārbaudīju, pielaboju. <text:s/>Kad skursteņslauķi bija DV namā? </text:span></text:p>
      <text:p text:style-name="P1"/>
      <text:p text:style-name="Balloon_20_Text"><text:span text:style-name="T3">J.M: Vai ūdens problēma ir atrisināta? <text:s/>Bija rēķini lieli par ūdeni...</text:span></text:p>
      <text:p text:style-name="Balloon_20_Text"><text:span text:style-name="T3">G.K: Neesmu skatījies, bet nekur, liekas, nekas netek. <text:s/>Jāsalīdzina ar rēķiniem. Tagad mājās ir vairāk iemītnieku – jāpaskatās un jāsalīdzina. </text:span></text:p>
      <text:p text:style-name="P1"/>
      <text:p text:style-name="Balloon_20_Text"><text:span text:style-name="T3">I.Z: Studente uz gadu prasās dzīvot DV namā (saņēmusi BUF? Stipendiju) Janvārī 2022. sākas mācības.</text:span></text:p>
      <text:p text:style-name="Balloon_20_Text"><text:span text:style-name="T3">I.V.: Kaut kāds līgums jāslēdz. Pacelsim un izlemsim to nākošajā sapulcē. </text:span></text:p>
      <text:p text:style-name="Balloon_20_Text"><text:span text:style-name="T3"><text:s/></text:span></text:p>
      <text:p text:style-name="Balloon_20_Text"><text:span text:style-name="T6">Nākotnes darbība kopsavilkums: </text:span></text:p>
      <text:p text:style-name="Balloon_20_Text"><text:span text:style-name="T3">V.Č: Raksta vēstuli revizoriem.</text:span></text:p>
      <text:p text:style-name="Balloon_20_Text"><text:span text:style-name="T3">LF: sūta VČ-am saitu ar DVNY protokoliem.</text:span></text:p>
      <text:p text:style-name="Balloon_20_Text"><text:span text:style-name="T3">I.K., I.V., L.F. – Tiekas 11/19 plkst. 12:00 pie Imanta mājas un kopā dodas uz Chase banku kārtot paraksta tiesības. </text:span></text:p>
      <text:p text:style-name="Balloon_20_Text"><text:span text:style-name="T3">G.K: Izprintē visus dokumentus, kas saistīti ar remontiem – rēķinus un tāmes. <text:s/></text:span></text:p>
      <text:p text:style-name="Balloon_20_Text"><text:span text:style-name="T3">Sazināsies ar elektriķiem par elektrības paneļa(u) nomaiņu. </text:span></text:p>
      <text:p text:style-name="Balloon_20_Text"><text:span text:style-name="T3">Atved skaļruņus uz 11/20 sapulci. </text:span></text:p>
      <text:p text:style-name="Balloon_20_Text"><text:span text:style-name="T3">I.V: Sagatavo atbildes uz revizoru jautājumiem. <text:s/>Paņem I-Pad ar gramatvedības programām. </text:span></text:p>
      <text:p text:style-name="Balloon_20_Text"><text:span text:style-name="T3">I.V: Salīdzina ūdens rēķinus. <text:s/></text:span></text:p>
      <text:p text:style-name="P1"/>
      <text:p text:style-name="Balloon_20_Text"><text:span text:style-name="T7">Sēdi slēdz <text:s/>12:15 </text:span></text:p>
      <text:p text:style-name="Balloon_20_Text"><text:span text:style-name="T7"/></text:p>
      <text:p text:style-name="Balloon_20_Text"><text:span text:style-name="T7">Protokolēja: Līga Freimane.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ohit Devanagari" svg:font-family="'Lohit Devanagari'" style:font-family-generic="swiss"/>
    <style:font-face style:name="Lucida Sans" svg:font-family="'Lucida Sans'" style:font-family-generic="swiss"/>
    <style:font-face style:name="Courier New" svg:font-family="'Courier New'" style:font-adornments="Regular" style:font-family-generic="modern" style:font-pitch="fixed"/>
    <style:font-face style:name="Liberation Mono" svg:font-family="'Liberation Mono'" style:font-family-generic="modern" style:font-pitch="fixed"/>
    <style:font-face style:name="Calibri" svg:font-family="Calibri"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ohit Devanagari1" svg:font-family="'Lohit Devanagari'"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style:font-face style:name="WenQuanYi Micro Hei" svg:font-family="'WenQuanYi Micro Hei'"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true"/>
      <style:paragraph-properties style:text-autospace="ideograph-alpha" style:line-break="strict" style:writing-mode="lr-tb" style:font-independent-line-spacing="false">
        <style:tab-stops/>
      </style:paragraph-properties>
      <style:text-properties style:use-window-font-color="true" fo:font-size="10pt" fo:language="lv" fo:country="LV" style:font-size-asian="10pt" style:language-asian="en" style:country-asian="U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0pt" fo:language="lv" fo:country="LV" style:font-name-asian="Calibri1" style:font-size-asian="10pt" style:language-asian="en" style:country-asian="US" style:font-name-complex="DejaVu Sans"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in" fo:margin-bottom="0.111in" fo:line-height="108%" fo:orphans="2" fo:widows="2" style:writing-mode="lr-tb"/>
      <style:text-properties fo:color="#00000a" fo:font-size="11pt" style:font-size-asian="11pt"/>
    </style:style>
    <style:style style:name="Heading" style:family="paragraph" style:parent-style-name="Standard" style:next-style-name="Text_20_body" style:default-outline-level="" style:list-style-name="" style:class="text">
      <style:paragraph-properties fo:margin-top="0.1665in" fo:margin-bottom="0.0835in" fo:keep-with-next="always"/>
      <style:text-properties style:font-name="Liberation Sans" fo:font-size="14pt" style:font-name-asian="WenQuanYi Micro Hei" style:font-size-asian="14pt" style:font-name-complex="Lohit Devanagari1" style:font-size-complex="14pt"/>
    </style:style>
    <style:style style:name="Text_20_body" style:display-name="Text body" style:family="paragraph" style:parent-style-name="Standard" style:default-outline-level="" style:list-style-name="" style:class="text">
      <style:paragraph-properties fo:margin-top="0in" fo:margin-bottom="0.0972in" fo:line-height="115%"/>
    </style:style>
    <style:style style:name="List" style:family="paragraph" style:parent-style-name="Text_20_body" style:default-outline-level="" style:list-style-name="" style:class="list">
      <style:text-properties style:font-name-complex="Lohit Devanagari"/>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Lohit Devanagari"/>
    </style:style>
    <style:style style:name="caption" style:family="paragraph" style:parent-style-name="Standard" style:default-outline-level="" style:list-style-name="">
      <style:paragraph-properties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annotation_20_text" style:display-name="annotation text" style:family="paragraph" style:parent-style-name="Standard" style:default-outline-level="" style:list-style-name="">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Balloon_20_Text" style:display-name="Balloon Text" style:family="paragraph" style:parent-style-name="Standard" style:default-outline-level="" style:list-style-name="">
      <style:paragraph-properties fo:margin-top="0in" fo:margin-bottom="0in" fo:line-height="100%"/>
      <style:text-properties style:font-name="Segoe UI" fo:font-size="9pt" style:font-size-asian="9pt" style:font-name-complex="Segoe UI1" style:font-size-complex="9pt"/>
    </style:style>
    <style:style style:name="endnote_20_text" style:display-name="endnote text" style:family="paragraph" style:parent-style-name="Standard" style:default-outline-level="" style:list-style-name="">
      <style:paragraph-properties fo:margin-top="0in" fo:margin-bottom="0in" fo:line-height="100%"/>
      <style:text-properties fo:font-size="10pt" style:font-size-asian="10pt" style:font-size-complex="10pt"/>
    </style:style>
    <style:style style:name="List_20_Paragraph" style:display-name="List Paragraph" style:family="paragraph" style:parent-style-name="Standard" style:default-outline-level="" style:list-style-name="">
      <style:paragraph-properties fo:margin-left="0.5in" fo:margin-right="0in" fo:text-indent="0in" style:auto-text-indent="false"/>
    </style:style>
    <style:style style:name="Preformatted_20_Text" style:display-name="Preformatted Text" style:family="paragraph" style:parent-style-name="Standard" style:default-outline-level="" style:list-style-name="" style:class="html">
      <style:paragraph-properties fo:margin-top="0in" fo:margin-bottom="0in"/>
      <style:text-properties style:font-name="Liberation Mono" fo:font-size="10pt" style:font-name-asian="Liberation Mono" style:font-size-asian="10pt" style:font-name-complex="Liberation Mono" style:font-size-complex="10pt"/>
    </style:style>
    <style:style style:name="Normal_20__28_Web_29_" style:display-name="Normal (Web)" style:family="paragraph" style:parent-style-name="Standard" style:default-outline-level="" style:list-style-name="">
      <style:paragraph-properties fo:margin-top="0.0693in" fo:margin-bottom="0.0693in" fo:line-height="100%"/>
      <style:text-properties fo:color="#00000a" style:font-name="Times New Roman" fo:font-size="12pt" style:font-name-asian="Times New Roman1" style:font-size-asian="12pt" style:language-asian="lv" style:country-asian="LV" style:font-name-complex="Times New Roman1" style:font-size-complex="12pt"/>
    </style:style>
    <style:style style:name="yiv1946173138gmail-msolistparagraph" style:family="paragraph" style:parent-style-name="Standard" style:default-outline-level="" style:list-style-name="">
      <style:paragraph-properties fo:margin-top="0.0693in" fo:margin-bottom="0.0693in" fo:line-height="100%"/>
      <style:text-properties fo:color="#00000a" style:font-name="Times New Roman" fo:font-size="12pt" style:font-name-asian="Times New Roman1" style:font-size-asian="12pt" style:language-asian="lv" style:country-asian="LV" style:font-name-complex="Times New Roman1" style:font-size-complex="12pt"/>
    </style:style>
    <style:style style:name="yiv1946173138msonormal" style:family="paragraph" style:parent-style-name="Standard" style:default-outline-level="" style:list-style-name="">
      <style:paragraph-properties fo:margin-top="0.0693in" fo:margin-bottom="0.0693in" fo:line-height="100%"/>
      <style:text-properties fo:color="#00000a" style:font-name="Times New Roman" fo:font-size="12pt" style:font-name-asian="Times New Roman1" style:font-size-asian="12pt" style:language-asian="lv" style:country-asian="LV" style:font-name-complex="Times New Roman1" style:font-size-complex="12pt"/>
    </style:style>
    <style:style style:name="Header" style:family="paragraph" style:parent-style-name="Standard" style:default-outline-level="" style:list-style-name="" style:class="extra">
      <style:paragraph-properties fo:margin-top="0in" fo:margin-bottom="0in" fo:line-height="100%" text:number-lines="false" text:line-number="0">
        <style:tab-stops>
          <style:tab-stop style:position="3.1339in" style:type="center"/>
          <style:tab-stop style:position="6.2681in" style:type="right"/>
        </style:tab-stops>
      </style:paragraph-properties>
    </style:style>
    <style:style style:name="Footer" style:family="paragraph" style:parent-style-name="Standard" style:default-outline-level="" style:list-style-name="" style:class="extra">
      <style:paragraph-properties fo:margin-top="0in" fo:margin-bottom="0in" fo:line-height="100%" text:number-lines="false" text:line-number="0">
        <style:tab-stops>
          <style:tab-stop style:position="3.1339in" style:type="center"/>
          <style:tab-stop style:position="6.2681in" style:type="right"/>
        </style:tab-stops>
      </style:paragraph-properties>
    </style:style>
    <style:style style:name="Default_20_Paragraph_20_Font" style:display-name="Default Paragraph Font" style:family="text"/>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10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Balloon_20_Text_20_Char" style:display-name="Balloon Text Char" style:family="text" style:parent-style-name="Default_20_Paragraph_20_Font">
      <style:text-properties style:font-name="Segoe UI" fo:font-size="9pt" style:font-size-asian="9pt" style:font-name-complex="Segoe UI1" style:font-size-complex="9pt"/>
    </style:style>
    <style:style style:name="Endnote_20_Text_20_Char" style:display-name="Endnote Text Char" style:family="text" style:parent-style-name="Default_20_Paragraph_20_Font">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endnote_20_reference" style:display-name="endnote reference" style:family="text" style:parent-style-name="Default_20_Paragraph_20_Font">
      <style:text-properties style:text-position="super 58%"/>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Header_20_Char" style:display-name="Header Char" style:family="text" style:parent-style-name="Default_20_Paragraph_20_Font">
      <style:text-properties fo:color="#00000a" fo:font-size="11pt" style:font-size-asian="11pt"/>
    </style:style>
    <style:style style:name="Footer_20_Char" style:display-name="Footer Char" style:family="text" style:parent-style-name="Default_20_Paragraph_20_Font">
      <style:text-properties fo:color="#00000a" fo:font-size="11pt" style:font-size-asian="11pt"/>
    </style:style>
    <style:style style:name="Emphasis" style:family="text" style:parent-style-name="Default_20_Paragraph_20_Font">
      <style:text-properties fo:font-style="italic" style:font-style-asian="italic" style:font-style-complex="italic"/>
    </style:style>
    <style:style style:name="ListLabel_20_1" style:display-name="ListLabel 1" style:family="text">
      <style:text-properties style:font-name-complex="Courier New1"/>
    </style:style>
    <style:style style:name="ListLabel_20_2" style:display-name="ListLabel 2" style:family="text">
      <style:text-properties style:font-name-asian="Calibri1" style:font-name-complex="DejaVu Sans"/>
    </style:style>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 style:num-suffix="." style:num-format="i">
        <style:list-level-properties text:list-level-position-and-space-mode="label-alignment">
          <style:list-level-label-alignment text:label-followed-by="listtab" fo:text-indent="-0.5in" fo:margin-left="0.7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I">
        <style:list-level-properties text:list-level-position-and-space-mode="label-alignment">
          <style:list-level-label-alignment text:label-followed-by="listtab" fo:text-indent="-0.55in" fo:margin-left="0.8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I">
        <style:list-level-properties text:list-level-position-and-space-mode="label-alignment">
          <style:list-level-label-alignment text:label-followed-by="listtab" fo:text-indent="-0.5in" fo:margin-left="0.7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I">
        <style:list-level-properties text:list-level-position-and-space-mode="label-alignment">
          <style:list-level-label-alignment text:label-followed-by="listtab" fo:text-indent="-0.75in" fo:margin-left="1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text-properties fo:color="#000000" fo:font-size="7pt" style:font-size-asian="7pt" style:font-name-complex="Arial" style:font-size-complex="7pt"/>
    </style:style>
    <style:style style:name="MP2" style:family="paragraph" style:parent-style-name="Standard">
      <style:paragraph-properties fo:margin-top="0in" fo:margin-bottom="0in"/>
    </style:style>
    <style:style style:name="MP3" style:family="paragraph" style:parent-style-name="Standard">
      <style:paragraph-properties fo:margin-top="0in" fo:margin-bottom="0in"/>
      <style:text-properties fo:color="#000000" fo:font-size="7pt" style:font-name-asian="Times New Roman1" style:font-size-asian="7pt" style:font-name-complex="Times New Roman1" style:font-size-complex="7pt"/>
    </style:style>
    <style:style style:name="MP4" style:family="paragraph" style:parent-style-name="Standard">
      <style:paragraph-properties fo:margin-top="0in" fo:margin-bottom="0in"/>
      <style:text-properties fo:color="#000000" fo:font-size="9pt" style:font-size-asian="9pt" style:font-name-complex="Arial" style:font-size-complex="9pt"/>
    </style:style>
    <style:style style:name="MT1" style:family="text">
      <style:text-properties fo:color="#000000" fo:font-size="7pt" style:font-name-asian="Times New Roman1" style:font-size-asian="7pt" style:font-name-complex="Times New Roman1" style:font-size-complex="7pt"/>
    </style:style>
    <style:style style:name="MT2" style:family="text">
      <style:text-properties fo:color="#000000" fo:font-size="9pt" style:font-size-asian="9pt" style:font-name-complex="Arial" style:font-size-complex="9pt"/>
    </style:style>
    <style:style style:name="MT3" style:family="text">
      <style:text-properties fo:color="#000000" fo:font-size="9pt" style:font-name-asian="Times New Roman1" style:font-size-asian="9pt" style:font-name-complex="Times New Roman1" style:font-size-complex="9pt"/>
    </style:style>
    <style:style style:name="Mfr1" style:family="graphic" style:parent-style-name="Graphics">
      <style:graphic-properties fo:margin-left="0.1256in" fo:margin-right="0.128in" fo:margin-top="0in" fo:margin-bottom="0.0083in" style:run-through="background" style:wrap="run-through" style:number-wrapped-paragraphs="no-limit" style:vertical-pos="from-top" style:vertical-rel="paragraph" style:horizontal-pos="from-left" style:horizontal-rel="paragraph" fo:background-color="transparent" style:background-transparency="100%" fo:padding="0in" fo:border="none" style:mirror="none" fo:clip="rect(-0.0016in, -0.0016in, -0.0016in, -0.0016in)" draw:luminance="0%" draw:contrast="0%" draw:red="0%" draw:green="0%" draw:blue="0%" draw:gamma="100%" draw:color-inversion="false" draw:image-opacity="100%" draw:color-mode="standard">
        <style:background-image/>
      </style:graphic-properties>
    </style:style>
    <style:page-layout style:name="Mpm1">
      <style:page-layout-properties fo:page-width="8.5in" fo:page-height="11in" style:num-format="1" style:print-orientation="portrait" fo:margin-top="0in" fo:margin-bottom="0in" fo:margin-left="1in" fo:margin-right="1in" style:writing-mode="lr-tb" style:layout-grid-color="#c0c0c0" style:layout-grid-lines="44" style:layout-grid-base-height="0.1807in" style:layout-grid-ruby-height="0.0693in" style:layout-grid-mode="none" style:layout-grid-ruby-below="false" style:layout-grid-print="false" style:layout-grid-display="false" style:layout-grid-base-width="0.1457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1in" fo:margin-left="0in" fo:margin-right="0in" fo:margin-top="0.9602in" style:dynamic-spacing="tru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1965in" fo:margin-left="0in" fo:margin-right="0in" fo:margin-bottom="0in"/>
      </style:header-style>
      <style:footer-style>
        <style:header-footer-properties fo:min-height="0.1965in" fo:margin-left="0in" fo:margin-right="0in" fo:margin-top="0in"/>
      </style:footer-style>
    </style:page-layout>
  </office:automatic-styles>
  <office:master-styles>
    <style:master-page style:name="Standard" style:page-layout-name="Mpm1">
      <style:header>
        <text:p text:style-name="MP1"/>
        <text:p text:style-name="MP2"><text:span text:style-name="MT1"><text:s text:c="66"/></text:span><draw:frame draw:style-name="Mfr1" text:anchor-type="char" svg:x="0in" svg:y="0.1083in" svg:width="1.0827in" svg:height="1.0591in" draw:z-index="2"><draw:image xlink:href="Pictures/100002010000010E00000108F86C5EDA.png" xlink:type="simple" xlink:show="embed" xlink:actuate="onLoad"/></draw:frame></text:p>
        <text:p text:style-name="MP3"/>
        <text:p text:style-name="MP3"/>
        <text:p text:style-name="MP2"><text:span text:style-name="MT1"><text:s text:c="68"/></text:span><text:span text:style-name="MT2">Daugavas Vanagi Latvian Welfare Assoc.Inc</text:span></text:p>
        <text:p text:style-name="MP2"><text:span text:style-name="MT3"><text:s text:c="53"/></text:span><text:span text:style-name="MT2">115 W 183rd Street</text:span></text:p>
        <text:p text:style-name="MP2"><text:span text:style-name="MT3"><text:s text:c="53"/></text:span><text:span text:style-name="MT2">Bronx, NY 10453</text:span></text:p>
        <text:p text:style-name="MP4"/>
        <text:p text:style-name="MP4"/>
        <text:p text:style-name="MP4"/>
        <text:p text:style-name="MP4"/>
        <text:p text:style-name="MP2"><text:span text:style-name="MT2"><text:s/></text:span></text:p>
      </style:header>
      <style:header-left>
        <text:p text:style-name="Header"/>
      </style:header-left>
      <style:footer>
        <text:p text:style-name="Footer"><draw:frame draw:style-name="Mfr1" text:anchor-type="char" svg:x="0.0252in" svg:y="0.3035in" svg:width="1.0827in" svg:height="1.0591in" draw:z-index="5"><draw:image xlink:href="Pictures/100002010000010E00000108F86C5EDA.png" xlink:type="simple" xlink:show="embed" xlink:actuate="onLoad"/></draw:frame></text:p>
      </style:footer>
      <style:footer-left>
        <text:p text:style-name="Footer"/>
      </style:footer-left>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uccitis</meta:initial-creator>
    <meta:editing-cycles>4</meta:editing-cycles>
    <meta:creation-date>2021-12-14T04:42:00</meta:creation-date>
    <dc:date>2022-01-26T02:34:31.27</dc:date>
    <dc:language>en-US</dc:language>
    <meta:editing-duration>PT29M45S</meta:editing-duration>
    <meta:generator>OpenOffice/4.1.10$Win32 OpenOffice.org_project/4110m2$Build-9807</meta:generator>
    <meta:document-statistic meta:table-count="0" meta:image-count="2" meta:object-count="0" meta:page-count="3" meta:paragraph-count="79" meta:word-count="1102" meta:character-count="7467"/>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